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Helvetica" svg:font-family="Helvetica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style:font-name="Helvetica" style:font-name-complex="Helvetica" fo:font-weight="bold" style:font-weight-asian="bold" style:font-weight-complex="bold" fo:color="#232333" fo:font-size="10.5pt" style:font-size-asian="10.5pt" style:font-size-complex="10.5pt" fo:background-color="#FFFFFF"/>
    </style:style>
  </office:automatic-styles>
  <office:body>
    <office:text text:use-soft-page-breaks="true">
      <text:p text:style-name="P1">Tugas<text:s/>3:</text:p>
      <text:p text:style-name="Normal"><text:span text:style-name="T2">Bagaimana agar bisnis dan startup bisa survive dan bagaimana manajemen krisi pada masa COVID19?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Helvetica" svg:font-family="Helvetica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yBook 11 Plus</meta:initial-creator>
    <dc:creator>MyBook 11 Plus</dc:creator>
    <meta:creation-date>2020-04-09T06:55:00Z</meta:creation-date>
    <dc:date>2020-04-09T06:57:00Z</dc:date>
    <meta:template xlink:href="Normal" xlink:type="simple"/>
    <meta:editing-cycles>2</meta:editing-cycles>
    <meta:editing-duration>PT120S</meta:editing-duration>
    <meta:document-statistic meta:page-count="1" meta:paragraph-count="1" meta:word-count="15" meta:character-count="104" meta:row-count="1" meta:non-whitespace-character-count="90"/>
  </office:meta>
</office:document-meta>
</file>