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Normal" style:master-page-name="MP0" style:family="paragraph">
      <style:paragraph-properties fo:break-before="page" fo:text-align="center"/>
      <style:text-properties style:font-name="Times New Roman" fo:font-size="12pt" style:font-size-asian="12pt" style:font-size-complex="12pt"/>
    </style:style>
    <style:style style:name="P2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3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4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5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6" style:parent-style-name="Normal" style:family="paragraph">
      <style:text-properties style:font-name="Times New Roman" fo:font-size="12pt" style:font-size-asian="12pt" style:font-size-complex="12pt"/>
    </style:style>
    <style:style style:name="P7" style:parent-style-name="ListParagraph" style:list-style-name="LFO1" style:family="paragraph">
      <style:text-properties style:font-name="Times New Roman" fo:font-size="12pt" style:font-size-asian="12pt" style:font-size-complex="12pt"/>
    </style:style>
    <style:style style:name="P8" style:parent-style-name="ListParagraph" style:list-style-name="LFO1" style:family="paragraph">
      <style:text-properties style:font-name="Times New Roman" fo:font-size="12pt" style:font-size-asian="12pt" style:font-size-complex="12pt"/>
    </style:style>
    <style:style style:name="P9" style:parent-style-name="ListParagraph" style:list-style-name="LFO1" style:family="paragraph">
      <style:text-properties style:font-name="Times New Roman" fo:font-size="12pt" style:font-size-asian="12pt" style:font-size-complex="12pt"/>
    </style:style>
    <style:style style:name="P10" style:parent-style-name="Normal" style:family="paragraph">
      <style:paragraph-properties fo:text-align="center"/>
    </style:style>
    <style:style style:name="T11" style:parent-style-name="DefaultParagraphFont" style:family="text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QUIZ</text:p>
      <text:p text:style-name="P2">MATA KULIAH: <text:s/>KEWIRAUSAHAAN</text:p>
      <text:p text:style-name="P3">TGL/ HARI<text:tab/>: 02 JULI 2020/KAMIS</text:p>
      <text:p text:style-name="P4">PUKUL: 18.30-20.10</text:p>
      <text:p text:style-name="P5"/>
      <text:p text:style-name="P6">Jelaskan menurut Anda :</text:p>
      <text:list text:style-name="LFO1" text:continue-numbering="true">
        <text:list-item>
          <text:p text:style-name="P7">Jika anda akan membuka usaha mula, jenis usaha apa yang akan anda<text:s/>lakukan<text:s/>pada kondisi pandemic covid seperti ini. Dan berikan alasannya.</text:p>
        </text:list-item>
        <text:list-item>
          <text:p text:style-name="P8">Sebagai seorang pengusaha, jika anda memiliki usaha dan sebagai pemimpin dalam usaha tersebut, hal-hal apa saja yang anda lakukan baik dari sudut strategi/bauran pemasarannya (produk, harga, distribusi dan promosi) termasuk dalam mengelola sumberdaya manusia usaha Anda.</text:p>
        </text:list-item>
        <text:list-item>
          <text:p text:style-name="P9">Menurut Anda, sebelum membuka usaha anda, ada beberapa hal penting yang harus dilakukan? Jelaskan</text:p>
        </text:list-item>
      </text:list>
      <text:p text:style-name="P10"><text:span text:style-name="T11">SELAMAT BEKERJ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yBook 11 Plus</meta:initial-creator>
    <dc:creator>MyBook 11 Plus</dc:creator>
    <meta:creation-date>2020-07-02T03:38:00Z</meta:creation-date>
    <dc:date>2020-07-02T03:45:00Z</dc:date>
    <meta:template xlink:href="Normal" xlink:type="simple"/>
    <meta:editing-cycles>8</meta:editing-cycles>
    <meta:editing-duration>PT420S</meta:editing-duration>
    <meta:document-statistic meta:page-count="1" meta:paragraph-count="1" meta:word-count="94" meta:character-count="630" meta:row-count="4" meta:non-whitespace-character-count="537"/>
  </office:meta>
</office:document-meta>
</file>